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живописных-картин-скоро-откроется-в-аптекарском-огороде"/>Выставка живописных картин скоро откроется в «Аптекарском огороде»<text:bookmark-end text:name="выставка-живописных-картин-скоро-откроется-в-аптекарском-огороде"/></text:h>
      <text:p text:style-name="First_20_paragraph">29.04.2021</text:p>
      <text:p text:style-name="Text_20_body">Выставка «Заповедные тропы. Природа биостанций МГУ» художника Алены Куличкиной 1 мая откроется в Ботаническом саду Московского государственного университета имени Михаила Ломоносова «Аптекарский огород».</text:p>
      <text:p text:style-name="Text_20_body">Экспозицию представят в рамках Весеннего фестиваля цветов. На картинах автора посетители увидят пейзажи Беломорской и Звенигородской учебных и научно-исследовательских баз Биологического факультета МГУ в технике пастельной и масляной живописи.</text:p>
      <text:p text:style-name="Text_20_body">В материалы выставки войдут как натурные этюды, так и студийные работы Алены Куличкиной.</text:p>
      <text:p text:style-name="Text_20_body">Посетить экспозицию можно по адресу: Проспект Мира, дом 26/1. С 10:00 до 21:00, проинформировали на <text:a xlink:type="simple" xlink:href="https://hortus.ru/news/vystavka-kartin-zapovednye-tropy-priroda-biostanczij-mgu-projdyot-v-mae-v-aptekarskom-ogorode.html" office:name=""><text:span text:style-name="Definition">сайте</text:span></text:a> Ботанического сада МГУ.</text:p>
      <text:p text:style-name="Text_20_body"><text:line-break/></text:p>
      <text:p text:style-name="Text_20_body">Адрес страницы: <text:a xlink:type="simple" xlink:href="http://meschanka.mos.ru/presscenter/news/detail/9915577.html" office:name=""><text:span text:style-name="Definition">http://meschanka.mos.ru/presscenter/news/detail/9915577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1:19:09Z</meta:creation-date>
    <dc:date>2023-06-24T01:19:09Z</dc:date>
  </office:meta>
</office:document-meta>
</file>