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ш-индивидуальный-лицевой-счет-в-пфр"/>Ваш индивидуальный лицевой счет в ПФР<text:bookmark-end text:name="ваш-индивидуальный-лицевой-счет-в-пфр"/></text:h>
      <text:p text:style-name="First_20_paragraph">30.11.2017</text:p>
      <text:p text:style-name="Text_20_body">Система обязательного пенсионного страхования (ОПС) действует в России с 2002 года и базируется на страховых принципах. Основой будущей пенсии гражданина являются страховые взносы, которые уплачивают за него работодатели в течение всей трудовой жизни.<text:line-break/><text:line-break/>Чтобы стать участником системы ОПС и формировать свои пенсионные права, нужно быть зарегистрированным в системе индивидуального (персонифицированного) учета ПФР. В этой системе в течение всей трудовой деятельности человека фиксируются данные, необходимые для назначения, выплаты и перерасчета пенсии: о стаже, периодах трудовой деятельности,  местах работы и, в первую очередь, – о страховых взносах и количестве заработанных пенсионных баллов. Где бы гражданин официально ни работал в разные периоды своей жизни, в том числе и по совместительству, сведения о его стаже и страховых взносах его работодателей в пенсионную систему поступают в ПФР и «ложатся» на его индивидуальный лицевой счет. Эта информация конфиденциальна и хранится с соблюдением установленных правил, предъявляемых к хранению персональных данных граждан.<text:line-break/><text:line-break/>Пенсионный фонд Российской Федерации проводит регистрацию в системе ОПС всех россиян, включая детей и подростков, а также иностранных граждан и лиц без гражданства. И с момента регистрации в ПФР открывает гражданину индивидуальный лицевой счет со страховым номером (СНИЛС).<text:line-break/><text:line-break/>СНИЛС – идентификатор сведений о физическом лице в системе индивидуального (персонифицированного) учета. С его помощью формируются регистры граждан, имеющих право на получение государственных социальных услуг и социальных льгот, а ведомства самостоятельно запрашивают друг у друга необходимые документы. В этом случае меньше времени требуется на получение справок, документов и самих государственных услуг. СНИЛС используется для идентификации пользователя на портале государственных и муниципальных услугwww.gosuslugi.ru , где можно получить ключевые государственные услуги по оформлению паспорта, получению соцпомощи, по информации о налогах, штрафах в ГИБДД, по сведениям о состоянии индивидуального лицевого счета застрахованного лица и др.<text:line-break/><text:line-break/>Страховое свидетельство обязательного пенсионного страхования  является документом, подтверждающим регистрацию гражданина в системе ОПС. В нем указаны следующие данные:<text:line-break/><text:line-break/>​ страховой номер индивидуального лицевого счета (СНИЛС);<text:line-break/><text:line-break/>​ фамилия, имя, отчество застрахованного лица;<text:line-break/><text:line-break/>​ дата и место рождения;<text:line-break/><text:line-break/>​ пол;<text:line-break/><text:line-break/>​ дата регистрации в системе обязательного пенсионного страхования.<text:line-break/><text:line-break/>Страховой номер индивидуального лицевого счета является уникальным и принадлежит только одному человеку.<text:line-break/><text:line-break/></text:p>
      <text:p text:style-name="Text_20_body"><text:line-break/></text:p>
      <text:p text:style-name="Text_20_body">Адрес страницы: <text:a xlink:type="simple" xlink:href="http://meschanka.mos.ru/presscenter/important-information/detail/7007401.html" office:name=""><text:span text:style-name="Definition">http://meschanka.mos.ru/presscenter/important-information/detail/7007401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2T23:30:32Z</meta:creation-date>
    <dc:date>2023-09-02T23:30:32Z</dc:date>
  </office:meta>
</office:document-meta>
</file>