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ахователям-приближается-отчетная-кампания-по-персонифицированному-учету-за-2017-год"/>Страхователям: приближается отчетная кампания по персонифицированному учету за 2017 год<text:bookmark-end text:name="страхователям-приближается-отчетная-кампания-по-персонифицированному-учету-за-2017-год"/></text:h>
      <text:p text:style-name="First_20_paragraph">30.11.2017</text:p>
      <text:p text:style-name="Text_20_body">Главное управление ПФР №10 по г.Москве и Московской области информирует страхователей о приближении отчетной кампании по представлению отчетности по персонифицированному учету за отчетный период 2017 год.<text:line-break/><text:line-break/>В соответствии с п.2 ст. 11 Федерального закона от 1.04.1996 г. № 27-ФЗ «Об индивидуальном (персонифицированном) учете в системе обязательного пенсионного страхования» страхователь ежегодно не позднее 1 марта года, следующего за отчетным годом, представляет о каждом работающем у него застрахованном лице сведения о страховом стаже.<text:line-break/><text:line-break/>Страхователи обязаны представить сведения о страховом стаже застрахованных лиц за отчетный период 2017 год не позднее 01.03.2018 года.<text:line-break/><text:line-break/>Сведения  о страховом стаже застрахованных лиц за 2017 год должны представляться в соответствии с Постановлением Правления Пенсионного фонда России от 11 января 2017 г. №3п «Об утверждении формы  «Сведения о страховом стаже застрахованных лиц (СЗВ-СТАЖ)», формы «Сведения по страхователю, передаваемые в ПФР для ведения индивидуального (персонифицированного) учета (ОДВ-1)», формы «Данные о корректировке сведений, учтенных на индивидуальном лицевом счете застрахованного лица (СЗВ-КОРР)», формы «Сведения о заработке (вознаграждении), доходе, сумме выплат и иных вознаграждений, начисленных и уплаченных страховых взносах, о периодах трудовой и иной деятельности, засчитываемых в страховой стаж застрахованного лица (СЗВ-ИСХ)».<text:line-break/><text:line-break/>При представлении отчетности о страховом стаже в 2017 году страхователь представляет следующие документы:<text:line-break/><text:line-break/>​ Форму «Сведения о страховом стаже застрахованных лиц» СЗВ-СТАЖ. Данная форма заполняется и представляется страхователями на всех застрахованных лиц, находящихся со страхователем в трудовых отношениях (в т.ч. с которым заключены трудовые договоры) или заключивших с ним гражданско-правовые договоры, предметом которых является выполнение работ, оказание услуг, по договорам авторского заказа, в пользу авторов произведений по договорам об отчуждении исключительного права на произведения науки, литературы, искусства, издательским лицензионным договорам, лицензионным договорам о предоставлении права использования произведения науки, литературы, искусства, в том числе вознаграждения, начисляемые организациями по управлению правами на коллективной основе в пользу авторов произведений по договорам, заключенным с пользователями, или с которым заключены трудовые договоры и (или) гражданско-правовые договоры.<text:line-break/><text:line-break/>​ Сведения по форме СЗВ-СТАЖ формируются в пакеты документов. Один пакет содержит один файл и сопровождается формой ОДВ-1 «Сведения по страхователю, передаваемые в ПФР для ведения индивидуального (персонифицированного) учета». Является документом, содержащим сведения в целом по страхователю.<text:line-break/><text:line-break/>​<text:line-break/><text:line-break/>Обращаем Ваше внимание, что документы индивидуального (персонифицированного) учета в системе обязательного пенсионного страхования должны быть подготовлены строго по формам, в соответствии с форматом и Порядком заполнения, утверждённым Постановлением Правления Пенсионного фонда Российской Федерации от 11 января 2017 г. № 3п.<text:line-break/><text:line-break/>Напоминаем, что обязанность страхователей представлять ежемесячно не позднее 15 числа отчетность «Сведения о застрахованных лицах» по форме СЗВ-М в 2018 году сохраняется.<text:line-break/><text:line-break/></text:p>
      <text:p text:style-name="Text_20_body"><text:line-break/></text:p>
      <text:p text:style-name="Text_20_body">Адрес страницы: <text:a xlink:type="simple" xlink:href="http://meschanka.mos.ru/presscenter/important-information/detail/7007397.html" office:name=""><text:span text:style-name="Definition">http://meschanka.mos.ru/presscenter/important-information/detail/7007397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2T02:08:48Z</meta:creation-date>
    <dc:date>2023-06-12T02:08:48Z</dc:date>
  </office:meta>
</office:document-meta>
</file>