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сли-вы-не-знаете-кто-ваш-страховщик-загляните-в-личный-кабинет-на-сайте-пфр"/>Если вы не знаете, кто ваш страховщик, загляните в Личный кабинет на сайте ПФР<text:bookmark-end text:name="если-вы-не-знаете-кто-ваш-страховщик-загляните-в-личный-кабинет-на-сайте-пфр"/></text:h>
      <text:p text:style-name="First_20_paragraph">30.11.2017</text:p>
      <text:p text:style-name="Text_20_body">Каждому работающему человеку необходимо знать, кто является страховщиком его пенсионных накоплений. Ответ на этот вопрос дает электронный сервис на сайте ПФР - Личный кабинет гражданина <text:a xlink:type="simple" xlink:href="https://es.pfrf.ru/" office:name=""><text:span text:style-name="Definition">https://es.pfrf.ru/</text:span></text:a> . Определенную информацию здесь можно получить без регистрации на портале госуслуг, но необходимую в данном случае - только после регистрации. И тогда ответы на основные вопросы: в негосударственном пенсионном фонде или в государственном ПФР формируются ваши пенсионные накопления, какова их общая сумма – станут известны.<text:line-break/><text:line-break/>В целом здесь можно видеть:<text:line-break/><text:line-break/>- выбранный вариант пенсионного обеспечения в системе обязательного пенсионного страхования: формирование только страховой пенсии или страховой и накопительной пенсии;<text:line-break/><text:line-break/>- информацию о текущем страховщике, которым может быть Пенсионный фонд Российской Федерации или негосударственный пенсионный фонд, входящий в систему гарантирования пенсионных накоплений;<text:line-break/><text:line-break/>- сумму пенсионных накоплений, т.е. средства, уплаченные работодателем в рамках обязательного пенсионного страхования, средства материнского (семейного) капитала (если владелица сертификата направила их на накопительную пенсию) и дополнительные страховые взносы (если вы являетесь участником государственной программы софинансирования пенсии).<text:line-break/><text:line-break/>Если накопления формируются в ПФР, то в Личном кабинете гражданина можно также ознакомиться с информацией о результатах их инвестирования. В случае формирования пенсионных накоплений в НПФ, фактическую сумму средств пенсионных накоплений можно получить непосредственно в этом фонде.<text:line-break/><text:line-break/>Обладая этой информацией, можно оценивать поступающие предложения о переводе средств пенсионных накоплений. Это особенно актуально сегодня, когда свои услуги по переводу средств предлагают десятки негосударственных пенсионных фондов.<text:line-break/><text:line-break/>Главное управление ПФР №10 по г.Москве и Московской области напоминает: если пенсионные накопления размещены в негосударственном пенсионном фонде, вы должны самостоятельно отслеживать их доходность и в случае неудовлетворительной работы - менять страховщика. Кроме того, необходимо помнить, что по истечении 5-летнего срока средства пенсионных накоплений будут передаваться новому страховщику с учетом дохода от их инвестирования, при досрочной смене страховщика возможна потеря инвестиционного дохода.<text:line-break/><text:line-break/>В 2017 году передать средства пенсионных накоплений без потерь выгодно тем гражданам, у которых Пенсионный фонд Российской Федерации или негосударственный пенсионный фонд стал страховщиком в 2013 году.<text:line-break/><text:line-break/></text:p>
      <text:p text:style-name="Text_20_body"><text:line-break/></text:p>
      <text:p text:style-name="Text_20_body">Адрес страницы: <text:a xlink:type="simple" xlink:href="http://meschanka.mos.ru/presscenter/important-information/detail/7007396.html" office:name=""><text:span text:style-name="Definition">http://meschanka.mos.ru/presscenter/important-information/detail/7007396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7T01:31:50Z</meta:creation-date>
    <dc:date>2024-01-07T01:31:50Z</dc:date>
  </office:meta>
</office:document-meta>
</file>