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му-выгоден-перерасчет-пенсии-с-учетом-нестраховых-периодов"/>Кому выгоден перерасчет пенсии с учетом «нестраховых» периодов?<text:bookmark-end text:name="кому-выгоден-перерасчет-пенсии-с-учетом-нестраховых-периодов"/></text:h>
      <text:p text:style-name="First_20_paragraph">08.11.2017</text:p>
      <text:p text:style-name="Text_20_body">В Главное управление ПФР №10 по г.Москве и Московской области продолжают обращаться пожилые люди с просьбами рассказать об условиях перерасчета страховой пенсии с учетом периодов ухода за детьми.<text:line-break/><text:line-break/>Дело в том, что с 2015 года порядок формирования пенсионных прав и расчета страховой пенсии позволяет пенсионерам осуществить перерасчет путем замены периода работы на «нестраховые» периоды: период ухода одного из родителей за каждым ребенком до полутора лет, но, согласно Федеральному закону N 400 от 28 декабря 2013 года «О страховых пенсиях», не более шести лет в общей сложности. Если периоды совпадают по времени, учитывается один из них: или работа, или уход за детьми – тот, с учетом которого размер пенсии будет выше. Гражданин вправе выбрать вариант учета «нестраховых» периодов. Эта норма распространяется на пенсионеров, кому пенсия назначена до вступления в силу закона - до 2015 года. При исчислении пенсий, назначаемых с 2015 года, наиболее выгодный вариант уже учтен.<text:line-break/><text:line-break/>Как правило, на такой перерасчет могут рассчитывать получатели страховых пенсий, имеющие двух и более детей, пенсия которым исчислена исходя из невысокой заработной платы и (или) непродолжительного трудового стажа.<text:line-break/><text:line-break/>Каждый случай такого перерасчета индивидуален, поэтому прибавка составит от 20 до 600 рублей. А кому-то вообще такой перерасчет невыгоден, так как он не увеличит пенсию.<text:line-break/><text:line-break/>Если в результате перерасчета пенсии ее размер уменьшается, перерасчет производиться не будет.<text:line-break/><text:line-break/>Перерасчет в связи с заменой периодов производится по заявлению пенсионера. При обращении с заявлением необходимо представить:<text:line-break/><text:line-break/>- паспорт,<text:line-break/><text:line-break/>- свидетельства о рождении детей, если они ранее не представлялись, с отметкой о выдаче им паспорта. Если такой отметки нет, вместе со свидетельством о рождении нужно представить любой другой документ, косвенно подтверждающий воспитание ребенка до полутора лет. К примеру, аттестат об образовании ребенка.<text:line-break/><text:line-break/>Подать заявление можно в многофункциональный центр, Клиентскую службу ПФР, если пенсионер продолжает работать – через работодателя, либо отправить по почте. На Едином портале государственных и муниципальных услуг (ЕПГУ) возможно подать заявление о перерасчете размера пенсии в электронной форме.</text:p>
      <text:p text:style-name="Text_20_body"><text:line-break/></text:p>
      <text:p text:style-name="Text_20_body">Адрес страницы: <text:a xlink:type="simple" xlink:href="http://meschanka.mos.ru/presscenter/important-information/detail/6962645.html" office:name=""><text:span text:style-name="Definition">http://meschanka.mos.ru/presscenter/important-information/detail/6962645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9T11:39:28Z</meta:creation-date>
    <dc:date>2023-06-09T11:39:28Z</dc:date>
  </office:meta>
</office:document-meta>
</file>