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ктронные-услуги-экономят-время"/>Электронные услуги экономят время<text:bookmark-end text:name="электронные-услуги-экономят-время"/></text:h>
      <text:p text:style-name="First_20_paragraph">08.11.2017</text:p>
      <text:p text:style-name="Text_20_body">Главное управление ПФР №10 по г.Москве и Московской области напоминает: сегодня большинство государственных услуг ПФР можно получить не выходя из дома – через интернет. Все услуги и сервисы, предоставляемые в электроном виде, объединены в Личном кабинете гражданина на сайт Пенсионного фонда России www.pfrf<text:line-break/><text:line-break/>Для получения госуслуг ПФР в электронном виде, требующих использования персональных данных гражданина, необходима регистрация в Единой системе идентификации и аутентификации (ЕСИА).<text:line-break/><text:line-break/>Сервисы Личного кабинета гражданина<text:line-break/><text:line-break/>ДЛЯ БУДУЩИХ ПЕНСИОНЕРОВ: узнать заработанные пенсионные коэффициенты (баллы) и стаж, получить выписку о состоянии своего лицевого счета;контролировать отчисления работодателя на пенсию; рассчитать размер будущей пенсии на персональном пенсионном калькуляторе;управлять средствами пенсионных накоплений;подать заявление:<text:line-break/><text:line-break/>- об отказе от формирования накопительной пенсии;<text:line-break/><text:line-break/>- о переводе средств пенсионных накоплений и (или) выборе инвестиционного портфеля;<text:line-break/><text:line-break/>- о замене ранее выбранного страховщика.<text:line-break/><text:line-break/>ДЛЯ ПОЛУЧАТЕЛЕЙ СРЕДСТВ МСК: подать заявление о выдаче сертификата на материнский (семейный) капитал, а также о распоряжении его средствами. получить информацию о размере или остатке материнского (семейного) капитала, а также заказать соответствующую справку.<text:line-break/><text:line-break/>ДЛЯ ПЕНСИОНЕРОВ: подать заявление:<text:line-break/><text:line-break/>- о назначении и доставке любого вида пенсии, а также изменить способ доставки пенсии;<text:line-break/><text:line-break/>- об изменении статуса занятости (этот сервис актуален для тех граждан, кто получает выплаты по линии ПФР, зависящие от факта работы);<text:line-break/><text:line-break/>- о переводе с одного вида пенсии на другой;<text:line-break/><text:line-break/>- о компенсации проезда к месту отдыха и обратно;<text:line-break/><text:line-break/>- об установлении федеральной социальной доплаты к пенсии;<text:line-break/><text:line-break/>а также получить информацию о назначенной пенсии и социальных выплатах и заказать соответствующую справку при необходимости.<text:line-break/><text:line-break/>В Личном кабинете гражданина запущен сервис подачи заявлений, связанных с назначением выплат по уходу, а именно: о назначении ежемесячной компенсационной выплаты неработающему трудоспособному лицу, осуществляющему уход за нетрудоспособным гражданином;о назначении ежемесячной выплаты неработающему трудоспособному лицу, осуществляющему уход за ребенком-инвалидом в возрасте до 18 лет или инвалидом с детства I группы;о согласии на осуществление неработающим трудоспособным лицом ухода за нетрудоспособным гражданином;о согласии на осуществление неработающим трудоспособным лицом ухода за ребенком-инвалидом в возрасте до 18 лет или инвалида с детства I группы.<text:line-break/><text:line-break/>Кроме того, есть ЭЛЕКТРОННЫЕ УСЛУГИ и СЕРВИСЫ, не требующие регистрации:<text:line-break/><text:line-break/>​ записаться на прием в клиентскую службу ПФР в удобное время;<text:line-break/><text:line-break/>​ заказать необходимые справки и документы;<text:line-break/><text:line-break/>​ найти клиентскую службу ПФР;<text:line-break/><text:line-break/>​ направить обращение в ПФР, выбрав способ получения ответа (в письменном или электронном виде);<text:line-break/><text:line-break/>​ воспользоваться пенсионным калькулятором.</text:p>
      <text:p text:style-name="Text_20_body"><text:line-break/></text:p>
      <text:p text:style-name="Text_20_body">Адрес страницы: <text:a xlink:type="simple" xlink:href="http://meschanka.mos.ru/presscenter/important-information/detail/6962642.html" office:name=""><text:span text:style-name="Definition">http://meschanka.mos.ru/presscenter/important-information/detail/6962642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1:19:25Z</meta:creation-date>
    <dc:date>2023-06-11T01:19:25Z</dc:date>
  </office:meta>
</office:document-meta>
</file>