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ошибки-в-ежемесячной-отчетности-работодателей-цао-оштрафовали-на-118-251-000-рублей"/>За ошибки в ежемесячной отчетности работодателей ЦАО оштрафовали на 118 251 000 рублей<text:bookmark-end text:name="за-ошибки-в-ежемесячной-отчетности-работодателей-цао-оштрафовали-на-118-251-000-рублей"/></text:h>
      <text:p text:style-name="First_20_paragraph">08.11.2017</text:p>
      <text:p text:style-name="Text_20_body">Обязанность работодателя – ежемесячно направлять в Пенсионный фонд сведения о сотрудниках (форма СЗВ-М), с чьих заработков уплачиваются страховые взносы. По этим данным ПФР определяет пенсионеров, которые уволились, что дает им право на беззаявительный перерасчет пенсии с учетом индексации.<text:line-break/><text:line-break/>За указание в отчетах неполных или недостоверных сведений, а также нарушение сроков подготовки документов предусмотрены штрафы – 500 рублей за каждую «анкету», в которой допущены неточности.<text:line-break/><text:line-break/>За девять месяцев текущего года специалисты Главного управления ПФР №10, обслуживающего Центральный административный округ Москвы, выявили 37 497 работодателей, которые отчитались с нарушениями. Общая сумма штрафов составила 118 251 000 рублей. Из них примерно 10% нарушителей добровольно рассчитались с ПФР, уплатив 17 683 000 рублей.<text:line-break/><text:line-break/>Для сведения<text:line-break/><text:line-break/>Срок представления отчетности – не позднее 15 числа месяца, следующего за отчетным.</text:p>
      <text:p text:style-name="Text_20_body"><text:line-break/></text:p>
      <text:p text:style-name="Text_20_body">Адрес страницы: <text:a xlink:type="simple" xlink:href="http://meschanka.mos.ru/presscenter/important-information/detail/6962639.html" office:name=""><text:span text:style-name="Definition">http://meschanka.mos.ru/presscenter/important-information/detail/6962639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3:37:54Z</meta:creation-date>
    <dc:date>2023-05-14T13:37:54Z</dc:date>
  </office:meta>
</office:document-meta>
</file>