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атеринский-капитал-под-прицелом-мошенников"/>Материнский капитал под прицелом мошенников<text:bookmark-end text:name="материнский-капитал-под-прицелом-мошенников"/></text:h>
      <text:p text:style-name="First_20_paragraph">19.09.2017</text:p>
      <text:p text:style-name="Text_20_body">Главное управление ПФР №10 по г. Москве и Московской области предостерегает владельцев сертификата на материнский (семейный) капитал о том, что этот вид дополнительной государственной поддержки семей, имеющих детей, остается в центре внимания мошенников!<text:line-break/><text:line-break/>«Материнский капитал. Деньги сразу! Официально», «Обналичим материнский капитал», «Поможем получить средства материнского капитала» - объявления такого рода встречаются в подъездах, на остановках общественного транспорта, в Интернете.<text:line-break/><text:line-break/>Мошенники якобы предлагают юридическую помощь в обналичивании материнского капитала. При этом доверчивые граждане не задумываются, что подобные операции – вне закона. Соглашаясь на махинации, владельцы сертификатов могут в лучшем случае потерять часть денег. А в худшем – вообще лишиться права на данную меру государственной поддержки. И в любом случае владелец сертификата становится участником преступления по факту нецелевого расходования государственных средств.<text:line-break/><text:line-break/>Мы обращаем внимание граждан: законных способов обналичить материнский капитал не существует!<text:line-break/><text:line-break/>Напомним, что материнский (семейный) капитал – это мера государственной поддержки российских семей, в которых с 2007 по 2018 год включительно родился (был усыновлен) второй ребенок (либо третий ребенок или последующие дети, если при рождении (усыновлении) второго ребенка право на получение этих средств не оформлялось). В подтверждение права на получение средств материнского (семейного) капитала выдается сертификат государственного образца.<text:line-break/><text:line-break/>В соответствии с действующим законодательством распорядиться материнским (семейным) капиталом можно только целевым образом:<text:line-break/><text:line-break/>​ на улучшение жилищных условий;<text:line-break/><text:line-break/>​ на оплату образования или содержания и (или) присмотра и ухода любого из детей в образовательном учреждении;<text:line-break/><text:line-break/>​ на накопительную пенсию мамы ребёнка, давшего право на сертификат;<text:line-break/><text:line-break/>​ на социальную адаптацию и интеграцию в общество детей-инвалидов.<text:line-break/><text:line-break/>Подать заявление на получение сертификата на материнский капитал можно в территориальном органе ПФР по месту жительства (пребывания) или фактического проживания, в МФЦ. Также можно подать заявление на получение сертификата в электронном виде через «Личный кабинет гражданина» на сайте ПФР. Для получения электронного документа заявителю необходимо в заявлении о выдаче государственного сертификата на материнский (семейный) капитал проставить соответствующую отметку о выдаче государственного сертификата в форме электронного документа. После вынесения решения об удовлетворении заявления электронный сертификат на материнский (семейный) капитал направляется в Личный кабинет гражданина на сайте Пенсионного фонда РФ. Электронный сертификат на М(С)К заверяется квалифицированной электронной подписью руководителя Межрегионального информационного Центра ПФР.<text:line-break/><text:line-break/>Для получения права на материнский капитал необходимо, чтобы ребенок, который дает право на сертификат, родился или был усыновлен до 31 декабря 2018 года. При этом, как и раньше, само получение сертификата и распоряжение его средствами временем не ограничены.<text:line-break/><text:line-break/></text:p>
      <text:p text:style-name="Text_20_body"><text:line-break/></text:p>
      <text:p text:style-name="Text_20_body">Адрес страницы: <text:a xlink:type="simple" xlink:href="http://meschanka.mos.ru/presscenter/important-information/detail/6866360.html" office:name=""><text:span text:style-name="Definition">http://meschanka.mos.ru/presscenter/important-information/detail/6866360.html</text:span></text:a></text:p>
      <text:p text:style-name="Text_20_body"><text:a xlink:type="simple" xlink:href="http://meschanka.mos.ru" office:name=""><text:span text:style-name="Definition">Управа Меща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15T04:26:57Z</meta:creation-date>
    <dc:date>2023-08-15T04:26:57Z</dc:date>
  </office:meta>
</office:document-meta>
</file>