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учиться-работать-с-компьютером-и-в-интернете-можно-с-помощью-сайта-пфр"/>Научиться работать с компьютером и в интернете можно с помощью сайта ПФР<text:bookmark-end text:name="научиться-работать-с-компьютером-и-в-интернете-можно-с-помощью-сайта-пфр"/></text:h>
      <text:p text:style-name="First_20_paragraph">19.09.2017</text:p>
      <text:p text:style-name="Text_20_body">Учебная программа «Азбука Интернета»  размещена на сайте Пенсионного фонда Российской Федерации  <text:a xlink:type="simple" xlink:href="http://azbukainterneta.ru/" office:name=""><text:span text:style-name="Definition">http://azbukainterneta.ru/</text:span></text:a> и создана, в первую очередь, для граждан старшего поколения,  людей с ограниченными возможностями, преподавателей и всех желающих постичь основы работы с компьютером и Интернетом.<text:line-break/><text:line-break/>Программа инициирована и разработана Пенсионным фондом Российской Федерации и ОАО «Ростелеком», получила одобрение Министерства труда и социальной защиты Российской Федерации. Она нацелена на формирование у старшего поколения навыков использования современных цифровых технологий, применения их в повседневной жизни, на использование персональных компьютеров при работе по поиску информации, общении в сети Интернет, отправке электронных сообщений, на получение госуслуг в электронном виде. Программа «Азбука Интернета» способствует социализации людей старшего поколения, продлению их активного долголетия, удовлетворению растущей потребности в компьютерной грамотности.<text:line-break/><text:line-break/>Обучающий курс состоит из 12 глав и включает обучение элементарным навыкам работы на компьютере: в операционной системе Windows, программе Word, сети Интернет. Впервые в одном курсе собраны подробные рекомендации по использованию портала государственных услуг Российской Федерации (gosuslugi.ru), сервисов по предоставлению услуг и информации в электронном виде федеральными органами государственной власти. Отдельное занятие посвящено соблюдению безопасности при работе в сети. В программе  впервые представлена национальная поисковая система «Спутник» (sputnik.ru).<text:line-break/><text:line-break/>Слушатели курсов всегда смогут задать вопросы по пройденному материалу и получить разъяснения методистов. Здесь также можно проверить свои знания, перейдя по ссылке «Контрольные вопросы».<text:line-break/><text:line-break/>Методическая поддержка преподавателям и организаторам учебного процесса обеспечена путем размещения в специальном разделе разъяснительных материалов и наглядных презентаций (учебных пособий) по проведению занятий по программе курса, а также полезной информации по теме. После регистрации можно получить подробные методические рекомендации и возможность задать вопросы разработчикам программы по организации всех этапов учебного процесса.<text:line-break/><text:line-break/>Отзывы и предложения по проекту «Азбука Интернета» можно оставить в разделе «Контакты».<text:line-break/><text:line-break/>На сайте размещена электронная версия учебника «Азбука Интернета», который можно скачать и распечатать для обучения в специально организованных классах или дома.  Периодически учебник «Азбука Интернета» выпускается в печатном виде и распространяется через региональные Отделения Пенсионного фонда РФ.<text:line-break/><text:line-break/></text:p>
      <text:p text:style-name="Text_20_body"><text:line-break/></text:p>
      <text:p text:style-name="Text_20_body">Адрес страницы: <text:a xlink:type="simple" xlink:href="http://meschanka.mos.ru/presscenter/important-information/detail/6866358.html" office:name=""><text:span text:style-name="Definition">http://meschanka.mos.ru/presscenter/important-information/detail/686635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7:26:55Z</meta:creation-date>
    <dc:date>2023-06-25T17:26:55Z</dc:date>
  </office:meta>
</office:document-meta>
</file>