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уважаемые-граждане"/>Уважаемые граждане!<text:bookmark-end text:name="уважаемые-граждане"/></text:h>
      <text:p text:style-name="First_20_paragraph">28.06.2024</text:p>
      <text:p text:style-name="Text_20_body"><text:span text:style-name="T1">Уважаемые граждане!</text:span></text:p>
      <text:p text:style-name="Text_20_body">Просим <text:bookmark-start text:name="id__Hlk82699941"/>заявить о своих правах на транзитный трубопровод, расположенный в подвале здания по адресу: г. Москва, М.Кисельный пер., д. 5, стр. 1:<text:bookmark-end text:name="id__Hlk82699941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>
            <text:p text:style-name="Table_20_Contents">№ абонента данные</text:p>
          </table:table-cell>
          <table:table-cell table:style-name="TableRowCell" office:value-type="string">
            <text:p text:style-name="Table_20_Contents">Наименование объекта</text:p>
            <text:p text:style-name="Table_20_Contents">(РС, ТВ, МС, ИТП, ЦТП)</text:p>
          </table:table-cell>
          <table:table-cell table:style-name="TableRowCell" office:value-type="string">
            <text:p text:style-name="Table_20_Contents">Наименование объекта</text:p>
            <text:p text:style-name="Table_20_Contents">(РС Вент, РС ЦО, РС ГВС, ТВ, МС, ИТП, ЦТП)</text:p>
          </table:table-cell>
          <table:table-cell table:style-name="TableRowCell" office:value-type="string">
            <text:p text:style-name="Table_20_Contents">Вид ТС</text:p>
            <text:p text:style-name="Table_20_Contents">(прямая, обратная, прямая/обратная)</text:p>
          </table:table-cell>
          <table:table-cell table:style-name="TableRowCell" office:value-type="string">
            <text:p text:style-name="Table_20_Contents">Адрес объекта/идентификация участка сети (указание начала и конца участка, если началом или концом является абонент, помимо номера указать адрес)</text:p>
          </table:table-cell>
          <table:table-cell table:style-name="TableRowCell" office:value-type="string">
            <text:p text:style-name="Table_20_Contents">Протяженность тепловой сети в однотрубном исчислении,</text:p>
            <text:p text:style-name="Table_20_Contents">м.</text:p>
          </table:table-cell>
          <table:table-cell table:style-name="TableRowCell" office:value-type="string">
            <text:p text:style-name="Table_20_Contents">Диаметр трубопровода, мм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РС</text:p>
          </table:table-cell>
          <table:table-cell table:style-name="TableRowCell" office:value-type="string">
            <text:p text:style-name="Table_20_Contents">РС ЦО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М.Кисельный пер., д. 5, стр. 1</text:p>
          </table:table-cell>
          <table:table-cell table:style-name="TableRowCell" office:value-type="string">
            <text:p text:style-name="Table_20_Contents">148</text:p>
          </table:table-cell>
          <table:table-cell table:style-name="TableRowCell" office:value-type="string">
            <text:p text:style-name="Table_20_Contents">2Ду 100</text:p>
          </table:table-cell>
        </table:table-row>
      </table:table>
      <text:p text:style-name="First_20_paragraph">с представлением в управу Мещанского района города Москвы (г. Москва, проспект Мира, д. 5, стр. 2, кабинет 402) документов, подтверждающих право собственности на теплоэнергетическое имущество, в течение 10 рабочих дней с момента опубликования объявления.</text:p>
      <text:p text:style-name="Text_20_body"><text:line-break/></text:p>
      <text:p text:style-name="Text_20_body">Адрес страницы: <text:a xlink:type="simple" xlink:href="http://meschanka.mos.ru/presscenter/announcements/detail/12453220.html" office:name=""><text:span text:style-name="Definition">http://meschanka.mos.ru/presscenter/announcements/detail/12453220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8T10:58:33Z</meta:creation-date>
    <dc:date>2024-06-28T10:58:33Z</dc:date>
  </office:meta>
</office:document-meta>
</file>