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граждане"/>Уважаемые граждане!<text:bookmark-end text:name="уважаемые-граждане"/></text:h>
      <text:p text:style-name="First_20_paragraph">15.01.2024</text:p>
      <text:p text:style-name="Text_20_body"><text:span text:style-name="T1">Уважаемые граждане!</text:span></text:p>
      <text:p text:style-name="Text_20_body">Просим вас <text:bookmark-start text:name="id__Hlk82699941"/>заявить о своих правах на<text:bookmark-end text:name="id__Hlk82699941"/> <text:bookmark-start text:name="id__Hlk145402293"/>заводомерную сеть<text:bookmark-end text:name="id__Hlk145402293"/> (трубопровод), расположенную по адресу: г. Москва, Троицкая ул., д. 10, стр. 2, (диаметр – 2*150 мм, протяженность – 2*10 м, труба проходит в подвале дома), с представлением в управу Мещанского района города Москвы (г. Москва, Проспект Мира, д. 5, стр. 2, кабинет 402) документов, подтверждающих право собственности на заводомерную сеть (трубу), в течение 10 рабочих дней с момента опубликования объявления</text:p>
      <text:p text:style-name="Text_20_body"><text:line-break/></text:p>
      <text:p text:style-name="Text_20_body">Адрес страницы: <text:a xlink:type="simple" xlink:href="http://meschanka.mos.ru/presscenter/announcements/detail/12104910.html" office:name=""><text:span text:style-name="Definition">http://meschanka.mos.ru/presscenter/announcements/detail/12104910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0T18:38:03Z</meta:creation-date>
    <dc:date>2024-01-20T18:38:03Z</dc:date>
  </office:meta>
</office:document-meta>
</file>