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граждане"/>Уважаемые граждане!<text:bookmark-end text:name="уважаемые-граждане"/></text:h>
      <text:p text:style-name="First_20_paragraph">14.11.2023</text:p>
      <text:p text:style-name="Text_20_body">Просим вас заявить о своих правах на движимое имущество: участки разводящей тепловой сети (труба аб. 150/004-кам 1,1, протяженность – 75 м, диаметр 150/100 воздушная прокладка; труба кам 1,1-кам 1, протяженность – 75 м, диаметр 160/225 изопрофлекс), расположенные по адресу: г. Москва, Трубная ул., д. 35, стр. 8, с представлением в управу Мещанского района города Москвы (г. Москва, Проспект Мира, д. 5, стр. 2, кабинет 402) документов, подтверждающих право собственности на участки разводящей тепловой сети, в течение 10 рабочих дней с момента опубликования объявления.</text:p>
      <text:p text:style-name="Text_20_body"><text:line-break/></text:p>
      <text:p text:style-name="Text_20_body">Адрес страницы: <text:a xlink:type="simple" xlink:href="http://meschanka.mos.ru/presscenter/announcements/detail/11980103.html" office:name=""><text:span text:style-name="Definition">http://meschanka.mos.ru/presscenter/announcements/detail/11980103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8T11:36:30Z</meta:creation-date>
    <dc:date>2024-01-28T11:36:30Z</dc:date>
  </office:meta>
</office:document-meta>
</file>