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важаемые-граждане"/>Уважаемые граждане!<text:bookmark-end text:name="уважаемые-граждане"/></text:h>
      <text:p text:style-name="First_20_paragraph">14.11.2023</text:p>
      <text:p text:style-name="Text_20_body">Просим вас <text:bookmark-start text:name="id__Hlk82699941"/>заявить о своих правах на<text:bookmark-end text:name="id__Hlk82699941"/> <text:bookmark-start text:name="id__Hlk145402293"/>газопровод<text:bookmark-end text:name="id__Hlk145402293"/>, расположенного по адресу: г. Москва, ул. Кузнецкий Мост, д. 19, стр. 2 (диаметр надземного газопровода - 57 мм, 38 мм; протяженность – 27,70 п.м), с представлением в управу Мещанского района города Москвы (г. Москва, Проспект Мира, д. 5, стр. 2, кабинет 402) документов, подтверждающих право собственности на газопровод, в течение 10 рабочих дней с момента опубликования объявления.</text:p>
      <text:p text:style-name="Text_20_body"><text:line-break/></text:p>
      <text:p text:style-name="Text_20_body">Адрес страницы: <text:a xlink:type="simple" xlink:href="http://meschanka.mos.ru/presscenter/announcements/detail/11980098.html" office:name=""><text:span text:style-name="Definition">http://meschanka.mos.ru/presscenter/announcements/detail/11980098.html</text:span></text:a></text:p>
      <text:p text:style-name="Text_20_body"><text:a xlink:type="simple" xlink:href="http://meschanka.mos.ru" office:name=""><text:span text:style-name="Definition">Управа Меща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5T22:48:15Z</meta:creation-date>
    <dc:date>2024-02-05T22:48:15Z</dc:date>
  </office:meta>
</office:document-meta>
</file>