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г.-москва-колокольников-пер.-вл.-3-стр.-2-кад.-770100010912769-цао"/>ОПОВЕЩЕНИЕ о начале общественных обсуждений по проекту внесения изменений в правила землепользования и застройки города Москвы в отношении территории по адресу: г. Москва, Колокольников пер., вл. 3, стр. 2 (кад. № 77:01:0001091:2769), ЦАО<text:bookmark-end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г.-москва-колокольников-пер.-вл.-3-стр.-2-кад.-770100010912769-цао"/></text:h>
      <text:p text:style-name="First_20_paragraph">30.04.2021</text:p>
      <text:p text:style-name="Text_20_body"><text:line-break/></text:p>
      <text:p text:style-name="Text_20_body">Адрес страницы: <text:a xlink:type="simple" xlink:href="http://meschanka.mos.ru/electronic-public-discussion/detail/9920731.html" office:name=""><text:span text:style-name="Definition">http://meschanka.mos.ru/electronic-public-discussion/detail/9920731.html</text:span></text:a></text:p>
      <text:p text:style-name="Text_20_body"><text:a xlink:type="simple" xlink:href="http://meschanka.mos.ru" office:name=""><text:span text:style-name="Definition">Управа Мещ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28T06:20:45Z</meta:creation-date>
    <dc:date>2023-12-28T06:20:45Z</dc:date>
  </office:meta>
</office:document-meta>
</file>