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линейного-объекта-реконструкция-кабельной-линии-110-кв-пс-самарская---пс-рижская-1-2"/>ОПОВЕЩЕНИЕ о начале общественных обсуждений по проекту планировки территории линейного объекта – реконструкция кабельной линии 110 кВ «ПС Самарская - ПС Рижская 1, 2»<text:bookmark-end text:name="оповещение-о-начале-общественных-обсуждений-по-проекту-планировки-территории-линейного-объекта-реконструкция-кабельной-линии-110-кв-пс-самарская---пс-рижская-1-2"/></text:h>
      <text:p text:style-name="First_20_paragraph">02.04.2021</text:p>
      <text:p text:style-name="Text_20_body"><text:line-break/></text:p>
      <text:p text:style-name="Text_20_body">Адрес страницы: <text:a xlink:type="simple" xlink:href="http://meschanka.mos.ru/electronic-public-discussion/detail/9837408.html" office:name=""><text:span text:style-name="Definition">http://meschanka.mos.ru/electronic-public-discussion/detail/9837408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14:02:42Z</meta:creation-date>
    <dc:date>2023-05-22T14:02:42Z</dc:date>
  </office:meta>
</office:document-meta>
</file>