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межевания-корректировке-территории-части-квартала-265-мещанского-района-ограниченного-улицей-сретенка-колокольниковым-переулком-трубной-улицей-большим-сергиевским-переулком"/>ОПОВЕЩЕНИЕ о начале общественных обсуждений по проекту межевания (корректировке) территории части квартала № 265 Мещанского района, ограниченного улицей Сретенка, Колокольниковым переулком, Трубной улицей, Большим Сергиевским переулком<text:bookmark-end text:name="оповещение-о-начале-общественных-обсуждений-по-проекту-межевания-корректировке-территории-части-квартала-265-мещанского-района-ограниченного-улицей-сретенка-колокольниковым-переулком-трубной-улицей-большим-сергиевским-переулком"/></text:h>
      <text:p text:style-name="First_20_paragraph">05.02.2021</text:p>
      <text:p text:style-name="Text_20_body"><text:line-break/></text:p>
      <text:p text:style-name="Text_20_body">Адрес страницы: <text:a xlink:type="simple" xlink:href="http://meschanka.mos.ru/electronic-public-discussion/detail/9693429.html" office:name=""><text:span text:style-name="Definition">http://meschanka.mos.ru/electronic-public-discussion/detail/9693429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2T23:10:22Z</meta:creation-date>
    <dc:date>2024-08-12T23:10:22Z</dc:date>
  </office:meta>
</office:document-meta>
</file>