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ул.-гиляровского-кад.-770100030492749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Мещанский, ул. Гиляровского (кад. № 77:01:0003049:2749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мещанский-ул.-гиляровского-кад.-770100030492749"/></text:h>
      <text:p text:style-name="First_20_paragraph">20.11.2020</text:p>
      <text:p text:style-name="Text_20_body"><text:line-break/></text:p>
      <text:p text:style-name="Text_20_body">Адрес страницы: <text:a xlink:type="simple" xlink:href="http://meschanka.mos.ru/electronic-public-discussion/detail/9445039.html" office:name=""><text:span text:style-name="Definition">http://meschanka.mos.ru/electronic-public-discussion/detail/9445039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9:43:53Z</meta:creation-date>
    <dc:date>2023-07-19T19:43:53Z</dc:date>
  </office:meta>
</office:document-meta>
</file>