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ул.-трубная-вл.-17-стр.-2-кад.-7701000109251"/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по адресу: ул. Трубная, вл. 17, стр. 2 (кад. № 77:01:0001092:51)<text:bookmark-end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ул.-трубная-вл.-17-стр.-2-кад.-7701000109251"/></text:h>
      <text:p text:style-name="First_20_paragraph">18.09.2020</text:p>
      <text:p text:style-name="Text_20_body"><text:line-break/></text:p>
      <text:p text:style-name="Text_20_body">Адрес страницы: <text:a xlink:type="simple" xlink:href="http://meschanka.mos.ru/electronic-public-discussion/detail/9249879.html" office:name=""><text:span text:style-name="Definition">http://meschanka.mos.ru/electronic-public-discussion/detail/9249879.html</text:span></text:a></text:p>
      <text:p text:style-name="Text_20_body"><text:a xlink:type="simple" xlink:href="http://meschanka.mos.ru" office:name=""><text:span text:style-name="Definition">Управа Мещ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1T12:35:57Z</meta:creation-date>
    <dc:date>2023-06-21T12:35:57Z</dc:date>
  </office:meta>
</office:document-meta>
</file>