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цао-мещанский-г.-москва-пер.-капельский-д.-8-строен.-1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ЦАО, Мещанский, г. Москва, пер. Капельский, д. 8, строен. 1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цао-мещанский-г.-москва-пер.-капельский-д.-8-строен.-1"/></text:h>
      <text:p text:style-name="First_20_paragraph">31.08.2020</text:p>
      <text:p text:style-name="Text_20_body"><text:line-break/></text:p>
      <text:p text:style-name="Text_20_body">Адрес страницы: <text:a xlink:type="simple" xlink:href="http://meschanka.mos.ru/electronic-public-discussion/detail/9186033.html" office:name=""><text:span text:style-name="Definition">http://meschanka.mos.ru/electronic-public-discussion/detail/9186033.html</text:span></text:a></text:p>
      <text:p text:style-name="Text_20_body"><text:a xlink:type="simple" xlink:href="http://meschanka.mos.ru" office:name=""><text:span text:style-name="Definition">Управа Мещ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2T17:16:10Z</meta:creation-date>
    <dc:date>2023-05-22T17:16:10Z</dc:date>
  </office:meta>
</office:document-meta>
</file>