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овещение-о-начале-общественных-обсуждений-по-проекту-внесения-изменений-в-правила-землепользования-и-застройки-города-москвы-в-отношении-территории-по-адресу-ул.-трифоновская-вл.-26-вл.-261-770100030471012-770100030472651"/>ОПОВЕЩЕНИЕ о начале общественных обсуждений по проекту внесения изменений в правила землепользования и застройки города Москвы в отношении территории по адресу: ул. Трифоновская, вл. 26; вл. 26/1 (77:01:0003047:1012, 77:01:0003047:2651)<text:bookmark-end text:name="оповещение-о-начале-общественных-обсуждений-по-проекту-внесения-изменений-в-правила-землепользования-и-застройки-города-москвы-в-отношении-территории-по-адресу-ул.-трифоновская-вл.-26-вл.-261-770100030471012-770100030472651"/></text:h>
      <text:p text:style-name="First_20_paragraph">31.07.2020</text:p>
      <text:p text:style-name="Text_20_body"><text:line-break/></text:p>
      <text:p text:style-name="Text_20_body">Адрес страницы: <text:a xlink:type="simple" xlink:href="http://meschanka.mos.ru/electronic-public-discussion/detail/9086661.html" office:name=""><text:span text:style-name="Definition">http://meschanka.mos.ru/electronic-public-discussion/detail/9086661.html</text:span></text:a></text:p>
      <text:p text:style-name="Text_20_body"><text:a xlink:type="simple" xlink:href="http://meschanka.mos.ru" office:name=""><text:span text:style-name="Definition">Управа Меща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1T12:14:48Z</meta:creation-date>
    <dc:date>2023-08-21T12:14:48Z</dc:date>
  </office:meta>
</office:document-meta>
</file>