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.-щепкина-вл.-34-стр.-2-кад.-7701000304973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ул. Щепкина, вл. 34, стр. 2 (кад. № 77:01:0003049:73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.-щепкина-вл.-34-стр.-2-кад.-7701000304973"/></text:h>
      <text:p text:style-name="First_20_paragraph">25.01.2022</text:p>
      <text:p text:style-name="Text_20_body">ОПОВЕЩЕНИЕ</text:p>
      <text:p text:style-name="Text_20_body">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ул. Щепкина, вл. 34, стр. 2 (кад. № 77:01:0003049:73)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ЦАО, Мещанский, ул. Щепкина, вл. 34, стр. 2 (кад. № 77:01:0003049:73) (далее – проект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.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роводятся в границах территории района Мещанский.</text:p>
      <text:p text:style-name="Text_20_body">Участниками общественных обсуждений по проекту являются: 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, на территории которых проводятся общественные обсуждения;</text:p>
      <text:p text:style-name="Text_20_body">5) Депутаты Московской городской Думы.</text:p>
      <text:p text:style-name="Text_20_body">К проекту подготовлены следующие информационные материалы: 3D- визуализации.</text:p>
      <text:p text:style-name="Text_20_body">Проект и информационные материалы к нему размещены на сайте проекта «Активный гражданин» в информационно-телекоммуникационной сети Интернет в разделе проекта «Общественные обсуждения» http://ag.mos.ru (далее – официальный сайт). </text:p>
      <text:p text:style-name="Text_20_body">Общий срок проведения общественных обсуждений по проекту составляет не менее одного и не более трех месяцев.</text:p>
      <text:p text:style-name="Text_20_body">Экспозиция проекта открыта 02.02.2022 на официальном сайте и проводится с 08:00 02.02.2022 по 23:59 15.02.2022.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meschanka.mos.ru/electronic-public-discussion/detail/10580658.html" office:name=""><text:span text:style-name="Definition">http://meschanka.mos.ru/electronic-public-discussion/detail/10580658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10:31:14Z</meta:creation-date>
    <dc:date>2023-09-24T10:31:14Z</dc:date>
  </office:meta>
</office:document-meta>
</file>