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малая-сухаревская-пл.-влд.-6-стр.-2-3-4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Малая Сухаревская пл., влд. 6, стр. 2, 3, 4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малая-сухаревская-пл.-влд.-6-стр.-2-3-4"/></text:h>
      <text:p text:style-name="First_20_paragraph">25.01.2022</text:p>
      <text:p text:style-name="Text_20_body"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Малая Сухаревская пл., влд. 6, стр. 2, 3, 4 Общественные обсуждения по проекту внесения изменений в правила землепользования и застройки города Москвы в отношении территории по адресу: ЦАО, Мещанский, Малая Сухаревская пл., влд. 6, стр. 2, 3, 4 (далее –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. 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 Общественные обсуждения по проекту проводятся в границах территории района Мещанский. Участниками общественных обсуждений по проекту являются: 1) Граждане, имеющие место жительства на территории, в границах которой проводятся общественные обсуждения; 2) Граждане, имеющие место работы на территории, в границах которой проводятся общественные обсуждения; 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 4) Депутаты представительных органов муниципальных образований, на территории которых проводятся общественные обсуждения; 5) Депутаты Московской городской Думы. К проекту подготовлены следующие информационные материалы: 3D- визуализации. Проект и информационные материалы к нему размещены на сайте проекта «Активный гражданин» в информационно-телекоммуникационной сети Интернет в разделе проекта «Общественные обсуждения» http://ag.mos.ru (далее – официальный сайт). Общий срок проведения общественных обсуждений по проекту составляет не менее одного и не более трех месяцев. Экспозиция проекта открыта 02.02.2022 на официальном сайте и проводится с 08:00 02.02.2022 по 23:59 15.02.2022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meschanka.mos.ru/electronic-public-discussion/detail/10580648.html" office:name=""><text:span text:style-name="Definition">http://meschanka.mos.ru/electronic-public-discussion/detail/10580648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8T06:40:15Z</meta:creation-date>
    <dc:date>2023-08-28T06:40:15Z</dc:date>
  </office:meta>
</office:document-meta>
</file>