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большой-сухаревский-пер.-вл.-1-кад.-770100010891000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Большой Сухаревский пер., вл. 1 (кад. № 77:01:0001089:1000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большой-сухаревский-пер.-вл.-1-кад.-770100010891000"/></text:h>
      <text:p text:style-name="First_20_paragraph">23.11.2021</text:p>
      <text:p text:style-name="Text_20_body"><text:line-break/></text:p>
      <text:p text:style-name="Text_20_body">Адрес страницы: <text:a xlink:type="simple" xlink:href="http://meschanka.mos.ru/electronic-public-discussion/detail/10416150.html" office:name=""><text:span text:style-name="Definition">http://meschanka.mos.ru/electronic-public-discussion/detail/10416150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8T06:40:11Z</meta:creation-date>
    <dc:date>2023-08-28T06:40:11Z</dc:date>
  </office:meta>
</office:document-meta>
</file>