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пер-большой-сухаревский-вл-2523-стр-1-кад.-770100010895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пер Большой Сухаревский, вл 25/23, стр 1 (кад. № 77:01:0001089:5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пер-большой-сухаревский-вл-2523-стр-1-кад.-770100010895"/></text:h>
      <text:p text:style-name="First_20_paragraph">09.11.2021</text:p>
      <text:p text:style-name="Text_20_body"><text:line-break/></text:p>
      <text:p text:style-name="Text_20_body">Адрес страницы: <text:a xlink:type="simple" xlink:href="http://meschanka.mos.ru/electronic-public-discussion/detail/10382207.html" office:name=""><text:span text:style-name="Definition">http://meschanka.mos.ru/electronic-public-discussion/detail/1038220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10:31:13Z</meta:creation-date>
    <dc:date>2023-09-24T10:31:13Z</dc:date>
  </office:meta>
</office:document-meta>
</file>