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.-трубная-д.-14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УЛ. ТРУБНАЯ, Д. 14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.-трубная-д.-14"/></text:h>
      <text:p text:style-name="First_20_paragraph">29.09.2021</text:p>
      <text:p text:style-name="Text_20_body"><text:line-break/></text:p>
      <text:p text:style-name="Text_20_body">Адрес страницы: <text:a xlink:type="simple" xlink:href="http://meschanka.mos.ru/electronic-public-discussion/detail/10285552.html" office:name=""><text:span text:style-name="Definition">http://meschanka.mos.ru/electronic-public-discussion/detail/10285552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8:33:00Z</meta:creation-date>
    <dc:date>2023-05-30T08:33:00Z</dc:date>
  </office:meta>
</office:document-meta>
</file>