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линейного-объекта-улично-дорожная-сеть-от-третьего-транспортного-кольца-до-огородного-проезда-для-развития-транспортной-инфраструктуры"/>ОПОВЕЩЕНИЕ О НАЧАЛЕ ОБЩЕСТВЕННЫХ ОБСУЖДЕНИЙ ПО ПРОЕКТУ ПЛАНИРОВКИ ТЕРРИТОРИИ ЛИНЕЙНОГО ОБЪЕКТА – УЛИЧНО-ДОРОЖНАЯ СЕТЬ ОТ ТРЕТЬЕГО ТРАНСПОРТНОГО КОЛЬЦА ДО ОГОРОДНОГО ПРОЕЗДА ДЛЯ РАЗВИТИЯ ТРАНСПОРТНОЙ ИНФРАСТРУКТУРЫ<text:bookmark-end text:name="оповещение-о-начале-общественных-обсуждений-по-проекту-планировки-территории-линейного-объекта-улично-дорожная-сеть-от-третьего-транспортного-кольца-до-огородного-проезда-для-развития-транспортной-инфраструктуры"/></text:h>
      <text:p text:style-name="First_20_paragraph">29.09.2021</text:p>
      <text:p text:style-name="Text_20_body"><text:line-break/></text:p>
      <text:p text:style-name="Text_20_body">Адрес страницы: <text:a xlink:type="simple" xlink:href="http://meschanka.mos.ru/electronic-public-discussion/detail/10285534.html" office:name=""><text:span text:style-name="Definition">http://meschanka.mos.ru/electronic-public-discussion/detail/10285534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6:45:50Z</meta:creation-date>
    <dc:date>2023-07-18T16:45:50Z</dc:date>
  </office:meta>
</office:document-meta>
</file>