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корректировке-территории-части-квартала-617-пресненского-района-ограниченного-зоологическим-переулком-волковым-переулком-улицей-красная-пресня-малой-грузинской-улицей"/>ОПОВЕЩЕНИЕ о начале общественных обсуждений по проекту межевания (корректировке) территории части квартала № 617 Пресненского района, ограниченного Зоологическим переулком, Волковым переулком, улицей Красная Пресня, Малой Грузинской улицей<text:bookmark-end text:name="оповещение-о-начале-общественных-обсуждений-по-проекту-межевания-корректировке-территории-части-квартала-617-пресненского-района-ограниченного-зоологическим-переулком-волковым-переулком-улицей-красная-пресня-малой-грузинской-улицей"/></text:h>
      <text:p text:style-name="First_20_paragraph">30.07.2021</text:p>
      <text:p text:style-name="Text_20_body"><text:line-break/></text:p>
      <text:p text:style-name="Text_20_body">Адрес страницы: <text:a xlink:type="simple" xlink:href="http://meschanka.mos.ru/electronic-public-discussion/detail/10145509.html" office:name=""><text:span text:style-name="Definition">http://meschanka.mos.ru/electronic-public-discussion/detail/10145509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19:12:52Z</meta:creation-date>
    <dc:date>2024-01-18T19:12:52Z</dc:date>
  </office:meta>
</office:document-meta>
</file>