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ул-большая-лубянка-кад.-770100010812363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Мещанский, ул Большая Лубянка (кад. № 77:01:0001081:2363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ул-большая-лубянка-кад.-770100010812363"/></text:h>
      <text:p text:style-name="First_20_paragraph">11.06.2021</text:p>
      <text:p text:style-name="Text_20_body"><text:line-break/></text:p>
      <text:p text:style-name="Text_20_body">Адрес страницы: <text:a xlink:type="simple" xlink:href="http://meschanka.mos.ru/electronic-public-discussion/detail/10027581.html" office:name=""><text:span text:style-name="Definition">http://meschanka.mos.ru/electronic-public-discussion/detail/10027581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9:28:58Z</meta:creation-date>
    <dc:date>2023-07-19T19:28:58Z</dc:date>
  </office:meta>
</office:document-meta>
</file>